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40C000004148BF54FE9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left" style:justify-single-word="false"/>
      <style:text-properties fo:font-size="28pt" fo:font-weight="bold" officeooo:rsid="001ef093" officeooo:paragraph-rsid="000d439f" style:font-size-asian="28pt" style:font-weight-asian="bold" style:font-size-complex="28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28pt" fo:font-weight="bold" officeooo:rsid="0010c938" officeooo:paragraph-rsid="0010c938" style:font-size-asian="28pt" style:font-weight-asian="bold" style:font-size-complex="28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4pt" fo:font-weight="bold" officeooo:rsid="001a4594" officeooo:paragraph-rsid="001a4594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bf0041" loext:opacity="100%" fo:font-size="21pt" fo:font-weight="bold" officeooo:rsid="001e199f" officeooo:paragraph-rsid="001e199f" style:font-size-asian="21pt" style:font-weight-asian="bold" style:font-size-complex="21pt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bf0041" loext:opacity="100%" fo:font-size="18pt" fo:font-weight="bold" officeooo:rsid="001ed29e" officeooo:paragraph-rsid="001ed29e" style:font-size-asian="18pt" style:font-weight-asian="bold" style:font-size-complex="18pt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bf0041" loext:opacity="100%" fo:font-size="18pt" fo:font-weight="bold" officeooo:rsid="00206698" officeooo:paragraph-rsid="00206698" style:font-size-asian="18pt" style:font-weight-asian="bold" style:font-size-complex="18pt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size="14pt" fo:font-weight="bold" officeooo:rsid="001e199f" officeooo:paragraph-rsid="001e199f" style:font-size-asian="14pt" style:font-weight-asian="bold" style:font-size-complex="14pt" style:font-weight-complex="bold"/>
    </style:style>
    <style:style style:name="P8" style:family="paragraph" style:parent-style-name="Standard">
      <style:paragraph-properties fo:text-align="center" style:justify-single-word="false"/>
      <style:text-properties fo:font-size="18pt" fo:font-weight="bold" officeooo:rsid="001e199f" officeooo:paragraph-rsid="001e199f" style:font-size-asian="18pt" style:font-weight-asian="bold" style:font-size-complex="18pt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18pt" fo:font-weight="bold" officeooo:rsid="001e199f" officeooo:paragraph-rsid="001e7284" style:font-size-asian="18pt" style:font-weight-asian="bold" style:font-size-complex="18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8pt" fo:font-weight="bold" officeooo:rsid="001ed29e" officeooo:paragraph-rsid="001ed29e" style:font-size-asian="18pt" style:font-weight-asian="bold" style:font-size-complex="18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8pt" fo:font-weight="bold" officeooo:rsid="001e199f" officeooo:paragraph-rsid="00206698" style:font-size-asian="18pt" style:font-weight-asian="bold" style:font-size-complex="18pt" style:font-weight-complex="bold"/>
    </style:style>
    <style:style style:name="P12" style:family="paragraph" style:parent-style-name="Standard">
      <style:paragraph-properties fo:text-align="center" style:justify-single-word="false"/>
      <style:text-properties fo:font-size="18pt" fo:font-weight="bold" officeooo:rsid="001e7284" officeooo:paragraph-rsid="001e7284" style:font-size-asian="18pt" style:font-weight-asian="bold" style:font-size-complex="18pt" style:font-weight-complex="bold"/>
    </style:style>
    <style:style style:name="P13" style:family="paragraph" style:parent-style-name="Standard">
      <style:paragraph-properties fo:text-align="center" style:justify-single-word="false"/>
      <style:text-properties fo:color="#bf0041" loext:opacity="100%" fo:font-size="21pt" fo:font-weight="bold" officeooo:rsid="001ed29e" officeooo:paragraph-rsid="001ed29e" style:font-size-asian="21pt" style:font-weight-asian="bold" style:font-size-complex="21pt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size="14pt" fo:font-weight="bold" officeooo:rsid="001ed29e" officeooo:paragraph-rsid="001ed29e" style:font-size-asian="12.25pt" style:font-weight-asian="bold" style:font-size-complex="14pt" style:font-weight-complex="bold"/>
    </style:style>
    <style:style style:name="P15" style:family="paragraph" style:parent-style-name="Standard">
      <style:paragraph-properties fo:text-align="center" style:justify-single-word="false"/>
      <style:text-properties fo:font-size="14pt" fo:font-weight="bold" officeooo:rsid="001ed29e" officeooo:paragraph-rsid="00206698" style:font-size-asian="12.25pt" style:font-weight-asian="bold" style:font-size-complex="14pt" style:font-weight-complex="bold"/>
    </style:style>
    <style:style style:name="P16" style:family="paragraph" style:parent-style-name="Standard">
      <style:paragraph-properties fo:text-align="center" style:justify-single-word="false"/>
      <style:text-properties fo:font-size="18pt" fo:font-weight="bold" officeooo:rsid="001a4594" officeooo:paragraph-rsid="001a4594" style:font-size-asian="18pt" style:font-weight-asian="bold" style:font-size-complex="18pt" style:font-weight-complex="bold"/>
    </style:style>
    <style:style style:name="P17" style:family="paragraph" style:parent-style-name="Standard">
      <style:paragraph-properties fo:text-align="center" style:justify-single-word="false"/>
      <style:text-properties fo:font-size="14pt" fo:font-weight="normal" officeooo:rsid="00214fc8" officeooo:paragraph-rsid="001a4594" style:font-size-asian="14pt" style:font-weight-asian="normal" style:font-size-complex="14pt" style:font-weight-complex="normal"/>
    </style:style>
    <style:style style:name="P18" style:family="paragraph" style:parent-style-name="Standard">
      <style:paragraph-properties fo:text-align="left" style:justify-single-word="false"/>
      <style:text-properties fo:font-size="14pt" fo:font-weight="normal" officeooo:rsid="00223595" officeooo:paragraph-rsid="000aaf14" style:font-size-asian="14pt" style:font-weight-asian="normal" style:font-size-complex="14pt" style:font-weight-complex="normal"/>
    </style:style>
    <style:style style:name="P19" style:family="paragraph" style:parent-style-name="Standard">
      <style:paragraph-properties fo:text-align="left" style:justify-single-word="false"/>
      <style:text-properties fo:font-size="14pt" fo:font-weight="normal" officeooo:rsid="00214fc8" officeooo:paragraph-rsid="000aaf14" style:font-size-asian="14pt" style:font-weight-asian="normal" style:font-size-complex="14pt" style:font-weight-complex="normal"/>
    </style:style>
    <style:style style:name="T1" style:family="text">
      <style:text-properties officeooo:rsid="00206698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fo:font-size="18pt" officeooo:rsid="00206698" style:font-size-asian="18pt" style:font-size-complex="18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 text:c="14"/><draw:frame draw:style-name="fr1" draw:name="Billede1" text:anchor-type="char" svg:x="0.572cm" svg:y="1.097cm" svg:width="3.655cm" svg:height="4.163cm" draw:z-index="0"><draw:image xlink:href="Pictures/100000000000040C000004148BF54FE9.jpg" xlink:type="simple" xlink:show="embed" xlink:actuate="onLoad" draw:mime-type="image/jpeg"/></draw:frame></text:p>
      <text:p text:style-name="P2">Kreative Kvinder</text:p>
      <text:p text:style-name="P2"/>
      <text:p text:style-name="P3"/>
      <text:p text:style-name="P4">NYT program for 2026</text:p>
      <text:p text:style-name="P4"/>
      <text:p text:style-name="P5">Hvis ikke andet er oplyst, så foregår det i Taarup fo<text:span text:style-name="T1">r</text:span>samling<text:span text:style-name="T1">s</text:span>hus, Virksundvej 150, Knudby</text:p>
      <text:p text:style-name="P6">kl. 19.00 – 22.00</text:p>
      <text:p text:style-name="P3"/>
      <text:p text:style-name="P3"/>
      <text:p text:style-name="P7"><text:s text:c="4"/><text:span text:style-name="T2">Den 15. september starter vi ud med </text:span><text:span text:style-name="T3">n</text:span><text:span text:style-name="T2">ørkle Café</text:span></text:p>
      <text:p text:style-name="P8"/>
      <text:p text:style-name="P9"><text:s text:c="8"/>Den 20. oktober skal vi lave keramik hos Lone Holm</text:p>
      <text:p text:style-name="P10">(Ude af huset)</text:p>
      <text:p text:style-name="P9"/>
      <text:p text:style-name="P9">Den 24. november skal vi lave juledekorationer</text:p>
      <text:p text:style-name="P8"/>
      <text:p text:style-name="P11">Den 8. december slutter vi året af med</text:p>
      <text:p text:style-name="P11"><text:span text:style-name="T1">n</text:span>ørkle Café <text:span text:style-name="T1">og julehygge</text:span></text:p>
      <text:p text:style-name="P8"/>
      <text:p text:style-name="P8"/>
      <text:p text:style-name="P12">Mere information følger senere.</text:p>
      <text:p text:style-name="P12"/>
      <text:p text:style-name="P13">Ps…..</text:p>
      <text:p text:style-name="P14">Som noget nyt vil vi stå for kaffe og te resten af året.</text:p>
      <text:p text:style-name="P15">OG er der nogen af jer, som har lyst til at bage en lille kage, <text:span text:style-name="T1"><text:s/></text:span></text:p>
      <text:p text:style-name="P15">skal i være <text:span text:style-name="T1">mere end</text:span> velkommen.</text:p>
      <text:p text:style-name="P16"/>
      <text:p text:style-name="P16"/>
      <text:p text:style-name="P17"/>
      <text:p text:style-name="P18">Vi glæder os til at se Jer.</text:p>
      <text:p text:style-name="P19"/>
      <text:p text:style-name="P18">Kærlig hilsen</text:p>
      <text:p text:style-name="P18">Karin og Jette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a" fo:country="DK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a" fo:country="DK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24T11:48:43.404210100</meta:creation-date>
    <dc:date>2026-08-09T19:57:34.380221100</dc:date>
    <meta:editing-duration>PT1H2M55S</meta:editing-duration>
    <meta:editing-cycles>18</meta:editing-cycles>
    <meta:generator>LibreOffice/26.2.1.2$Windows_X86_64 LibreOffice_project/620$Build-2</meta:generator>
    <meta:print-date>2026-08-07T08:28:13.450881000</meta:print-date>
    <meta:document-statistic meta:table-count="0" meta:image-count="1" meta:object-count="0" meta:page-count="1" meta:paragraph-count="19" meta:word-count="115" meta:character-count="630" meta:non-whitespace-character-count="504"/>
  </office:meta>
</office:document-meta>
</file>